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line-height="100%"/>
      <style:text-properties style:font-name="Times New Roman" style:font-name-asian="Times New Roman" style:letter-kerning="false" style:language-asian="pl" style:country-asian="PL"/>
    </style:style>
    <style:style style:name="P2" style:parent-style-name="Normalny" style:family="paragraph">
      <style:paragraph-properties fo:line-height="100%"/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P3" style:parent-style-name="Normalny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P4" style:parent-style-name="Normalny" style:family="paragraph">
      <style:paragraph-properties fo:text-align="center" fo:line-height="100%"/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P5" style:parent-style-name="Normalny" style:list-style-name="LFO1" style:family="paragraph">
      <style:paragraph-properties fo:margin-bottom="0in" fo:line-height="100%"/>
    </style:style>
    <style:style style:name="T6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T8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9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10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11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T12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T13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T14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15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16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P17" style:parent-style-name="Normalny" style:list-style-name="LFO1" style:family="paragraph">
      <style:paragraph-properties fo:margin-bottom="0in" fo:line-height="100%"/>
    </style:style>
    <style:style style:name="T18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19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6pt" style:font-size-asian="16pt" style:font-size-complex="16pt" style:language-asian="pl" style:country-asian="PL"/>
    </style:style>
    <style:style style:name="T20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21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T23" style:parent-style-name="Domyślnaczcionkaakapitu" style:family="text"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P24" style:parent-style-name="Normalny" style:list-style-name="LFO1" style:family="paragraph">
      <style:paragraph-properties fo:margin-bottom="0in" fo:line-height="100%"/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P25" style:parent-style-name="Normalny" style:list-style-name="LFO1" style:family="paragraph">
      <style:paragraph-properties fo:margin-bottom="0in" fo:line-height="100%"/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  <style:style style:name="P26" style:parent-style-name="Normalny" style:list-style-name="LFO1" style:family="paragraph">
      <style:paragraph-properties fo:margin-bottom="0in" fo:line-height="100%"/>
      <style:text-properties style:font-name="Times New Roman" style:font-name-asian="Times New Roman" style:letter-kerning="false" fo:font-size="16pt" style:font-size-asian="16pt" style:font-size-complex="16pt" style:language-asian="pl" style:country-asian="PL"/>
    </style:style>
  </office:automatic-styles>
  <office:body>
    <office:text text:use-soft-page-breaks="true">
      <text:p text:style-name="P1">Załącznik nr 1 do Regulaminu Świetlicy Szkoły Podstawowej nr 7 im. Partyzantów Ziemi Kieleckiej.</text:p>
      <text:p text:style-name="P2"/>
      <text:p text:style-name="P3">Procedura skreślenia ucznia z listy wychowanków świetlicy</text:p>
      <text:p text:style-name="P4">z powodu<text:s/>jego długotrwałej<text:s/>nieobecności</text:p>
      <text:list text:style-name="LFO1" text:continue-numbering="true">
        <text:list-item>
          <text:p text:style-name="P5"><text:span text:style-name="T6">Po upływie<text:s/></text:span><text:span text:style-name="T7">6 tygodni</text:span><text:span text:style-name="T8"><text:s/>nieprzerwanej, nieusprawiedliwionej nieobecności dziecka, kierownik/wychowawca świetlicy wysyła do rodziców przez dziennik elektroniczny oficjaln</text:span><text:span text:style-name="T9">ą</text:span><text:span text:style-name="T10"><text:s/></text:span><text:span text:style-name="T11">Informację</text:span><text:span text:style-name="T12"><text:s/>o zamiarze skreślenia z listy</text:span><text:span text:style-name="T13"><text:s/>uczestnika świetlicy</text:span><text:span text:style-name="T14"><text:s/></text:span><text:span text:style-name="T15"><text:s text:c="20"/></text:span><text:span text:style-name="T16">z wyznaczeniem 7-dniowego terminu na wyjaśnienie sytuacji lub złożenie usprawiedliwienia.</text:span></text:p>
        </text:list-item>
        <text:list-item>
          <text:p text:style-name="P17"><text:span text:style-name="T18">Jeżeli po upływie<text:s/></text:span><text:span text:style-name="T19">2 miesięcy (60 dni)</text:span><text:span text:style-name="T20"><text:s/>nieobecności rodzice nie skontaktują się ze szkołą ani nie usprawiedliwią nieobecności (np. zwolnieniem lekarskim w przypadku długiej choroby), kierownik świetlicy składa do Dyrektora Szkoły pisemny wniosek (papierowy lub przez e-dziennik) o skreślenie ucznia<text:s/></text:span><text:span text:style-name="T21"><text:s text:c="3"/></text:span><text:span text:style-name="T22">z listy</text:span><text:span text:style-name="T23"><text:s/>(załącznik nr 1 do Procedury skreślenia ucznia z listy wychowanków świetlicy).</text:span></text:p>
        </text:list-item>
        <text:list-item>
          <text:p text:style-name="P24">Decyzję o skreśleniu podejmuje Dyrektor Szkoły w terminie 3 dni od otrzymania wniosku.</text:p>
        </text:list-item>
        <text:list-item>
          <text:p text:style-name="P25">O podjętej decyzji i skreśleniu ucznia z listy świetlicowej szkoła niezwłocznie informuje rodziców w formie pisemnej lub poprzez wiadomość w dzienniku elektronicznym.</text:p>
        </text:list-item>
        <text:list-item>
          <text:p text:style-name="P26">Ponowne przyjęcie dziecka do świetlicy w danym roku szkolnym jest możliwe wyłącznie w przypadku wolnych miejsc, na podstawie nowego wniosku (karty zgłoszenia) i decyzji Dyrektora.</text:p>
        </text:list-item>
      </text:list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auczyciel</meta:initial-creator>
    <dc:creator>Nauczyciel</dc:creator>
    <meta:creation-date>2026-09-09T08:37:00Z</meta:creation-date>
    <dc:date>2026-09-09T08:37:00Z</dc:date>
    <meta:template xlink:href="Normal" xlink:type="simple"/>
    <meta:editing-cycles>2</meta:editing-cycles>
    <meta:editing-duration>PT300S</meta:editing-duration>
    <meta:document-statistic meta:page-count="1" meta:paragraph-count="2" meta:word-count="194" meta:character-count="1357" meta:row-count="9" meta:non-whitespace-character-count="1165"/>
  </office:meta>
</office:document-meta>
</file>