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 fo:margin-bottom="0in" fo:line-height="100%"/>
      <style:text-properties style:font-name="Times New Roman" style:font-name-asian="Times New Roman" fo:font-weight="bold" style:font-weight-asian="bold" style:letter-kerning="false" fo:font-size="16pt" style:font-size-asian="16pt" style:font-size-complex="16pt" style:language-asian="pl" style:country-asian="PL"/>
    </style:style>
    <style:style style:name="P2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6pt" style:font-size-asian="16pt" style:font-size-complex="16pt" style:language-asian="pl" style:country-asian="PL"/>
    </style:style>
    <style:style style:name="P3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6pt" style:font-size-asian="16pt" style:font-size-complex="16pt" style:language-asian="pl" style:country-asian="PL"/>
    </style:style>
    <style:style style:name="P4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6pt" style:font-size-asian="16pt" style:font-size-complex="16pt" style:language-asian="pl" style:country-asian="PL"/>
    </style:style>
    <style:style style:name="P5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6pt" style:font-size-asian="16pt" style:font-size-complex="16pt" style:language-asian="pl" style:country-asian="PL"/>
    </style:style>
    <style:style style:name="P6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6pt" style:font-size-asian="16pt" style:font-size-complex="16pt" style:language-asian="pl" style:country-asian="PL"/>
    </style:style>
    <style:style style:name="P7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6pt" style:font-size-asian="16pt" style:font-size-complex="16pt" style:language-asian="pl" style:country-asian="PL"/>
    </style:style>
    <style:style style:name="P8" style:parent-style-name="Normalny" style:family="paragraph">
      <style:paragraph-properties fo:keep-with-next="always" fo:text-align="center" fo:margin-bottom="0in" fo:line-height="100%"/>
      <style:text-properties style:font-name="Times New Roman" style:font-name-asian="Times New Roman" fo:font-weight="bold" style:font-weight-asian="bold" style:letter-kerning="false" fo:font-size="16pt" style:font-size-asian="16pt" style:font-size-complex="16pt" style:language-asian="pl" style:country-asian="PL"/>
    </style:style>
    <style:style style:name="P9" style:parent-style-name="Normalny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 style:language-asian="pl" style:country-asian="PL"/>
    </style:style>
    <style:style style:name="P10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color="#FF0000" style:letter-kerning="false" fo:font-size="16pt" style:font-size-asian="16pt" style:font-size-complex="16pt" style:language-asian="pl" style:country-asian="PL"/>
    </style:style>
    <style:style style:name="P11" style:parent-style-name="Normalny" style:list-style-name="LFO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12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13" style:parent-style-name="Normalny" style:list-style-name="LFO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14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15" style:parent-style-name="Normalny" style:list-style-name="LFO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16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17" style:parent-style-name="Normalny" style:list-style-name="LFO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18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19" style:parent-style-name="Normalny" style:list-style-name="LFO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20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21" style:parent-style-name="Normalny" style:list-style-name="LFO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22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23" style:parent-style-name="Normalny" style:list-style-name="LFO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24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25" style:parent-style-name="Normalny" style:list-style-name="LFO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26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27" style:parent-style-name="Normalny" style:list-style-name="LFO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language-asian="pl" style:country-asian="PL"/>
    </style:style>
    <style:style style:name="P28" style:parent-style-name="Normalny" style:master-page-name="MP1" style:family="paragraph">
      <style:paragraph-properties fo:keep-with-next="always" fo:break-before="page" fo:text-align="center" fo:margin-bottom="0in" fo:line-height="100%"/>
      <style:text-properties style:font-name="Times New Roman" style:font-name-asian="Times New Roman" fo:font-weight="bold" style:font-weight-asian="bold" style:letter-kerning="false" fo:font-size="13pt" style:font-size-asian="13pt" style:font-size-complex="13pt" style:language-asian="pl" style:country-asian="PL"/>
    </style:style>
    <style:style style:name="P29" style:parent-style-name="Normalny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 style:language-asian="pl" style:country-asian="PL"/>
    </style:style>
    <style:style style:name="P30" style:parent-style-name="Normalny" style:list-style-name="LFO2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31" style:parent-style-name="Normalny" style:list-style-name="LFO2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32" style:parent-style-name="Normalny" style:list-style-name="LFO2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33" style:parent-style-name="Normalny" style:list-style-name="LFO2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34" style:parent-style-name="Normalny" style:list-style-name="LFO2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35" style:parent-style-name="Normalny" style:list-style-name="LFO2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36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37" style:parent-style-name="Normalny" style:list-style-name="LFO2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38" style:parent-style-name="Normalny" style:list-style-name="LFO2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39" style:parent-style-name="Normalny" style:family="paragraph">
      <style:paragraph-properties fo:margin-bottom="0in" fo:line-height="100%" fo:margin-left="0.1972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40" style:parent-style-name="Normalny" style:list-style-name="LFO2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41" style:parent-style-name="Normalny" style:family="paragraph">
      <style:paragraph-properties fo:margin-bottom="0in" fo:line-height="100%">
        <style:tab-stops>
          <style:tab-stop style:type="left" style:position="1.2187in"/>
        </style:tab-stops>
      </style:paragraph-properties>
      <style:text-properties style:font-name="Times New Roman" style:font-name-asian="Times New Roman" style:font-weight-complex="bold" style:font-style-complex="italic" style:letter-kerning="false" fo:font-size="14pt" style:font-size-asian="14pt" style:font-size-complex="14pt" style:language-asian="pl" style:country-asian="PL"/>
    </style:style>
    <style:style style:name="P42" style:parent-style-name="Normalny" style:family="paragraph">
      <style:paragraph-properties fo:keep-with-next="always" fo:text-align="center" fo:margin-bottom="0in" fo:line-height="100%"/>
      <style:text-properties style:font-name="Times New Roman" style:font-name-asian="Times New Roman" fo:font-weight="bold" style:font-weight-asian="bold" style:letter-kerning="false" fo:font-size="13pt" style:font-size-asian="13pt" style:font-size-complex="13pt" style:language-asian="pl" style:country-asian="PL"/>
    </style:style>
    <style:style style:name="P43" style:parent-style-name="Normalny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 style:language-asian="pl" style:country-asian="PL"/>
    </style:style>
    <style:style style:name="P44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fo:font-style="italic" style:font-style-asian="italic" style:letter-kerning="false" fo:font-size="14pt" style:font-size-asian="14pt" style:font-size-complex="14pt" style:language-asian="pl" style:country-asian="PL"/>
    </style:style>
    <style:style style:name="P45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fo:font-style="italic" style:font-style-asian="italic" style:letter-kerning="false" fo:font-size="10pt" style:font-size-asian="10pt" style:font-size-complex="10pt" style:language-asian="pl" style:country-asian="PL"/>
    </style:style>
    <style:style style:name="P46" style:parent-style-name="Normalny" style:list-style-name="LFO3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47" style:parent-style-name="Normalny" style:list-style-name="LFO3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48" style:parent-style-name="Normalny" style:list-style-name="LFO3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49" style:parent-style-name="Normalny" style:list-style-name="LFO3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50" style:parent-style-name="Normalny" style:list-style-name="LFO3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51" style:parent-style-name="Normalny" style:list-style-name="LFO3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52" style:parent-style-name="Normalny" style:list-style-name="LFO3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53" style:parent-style-name="Normalny" style:family="paragraph">
      <style:paragraph-properties fo:margin-bottom="0in" fo:line-height="100%"/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54" style:parent-style-name="Normalny" style:family="paragraph">
      <style:paragraph-properties fo:margin-bottom="0in" fo:line-height="100%" fo:margin-left="0.5in">
        <style:tab-stops/>
      </style:paragraph-properties>
    </style:style>
    <style:style style:name="T55" style:parent-style-name="Domyślnaczcionkaakapitu" style:family="text">
      <style:text-properties style:font-name="Times New Roman" style:font-name-asian="Times New Roman" fo:font-weight="bold" style:font-weight-asian="bold" style:letter-kerning="false" fo:font-size="13pt" style:font-size-asian="13pt" style:font-size-complex="13pt" style:language-asian="pl" style:country-asian="PL"/>
    </style:style>
    <style:style style:name="T56" style:parent-style-name="Domyślnaczcionkaakapitu" style:family="text">
      <style:text-properties style:font-name="Times New Roman" style:font-name-asian="Times New Roman" style:font-weight-complex="bold" fo:color="#FF0000" style:letter-kerning="false" fo:font-size="14pt" style:font-size-asian="14pt" style:font-size-complex="14pt" style:language-asian="pl" style:country-asian="PL"/>
    </style:style>
    <style:style style:name="T5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3pt" style:font-size-asian="13pt" style:font-size-complex="13pt" style:language-asian="pl" style:country-asian="PL"/>
    </style:style>
    <style:style style:name="T58" style:parent-style-name="Domyślnaczcionkaakapitu" style:family="text">
      <style:text-properties style:font-name="Times New Roman" style:font-name-asian="Times New Roman" fo:font-weight="bold" style:font-weight-asian="bold" style:letter-kerning="false" fo:font-size="13pt" style:font-size-asian="13pt" style:font-size-complex="13pt" style:language-asian="pl" style:country-asian="PL"/>
    </style:style>
    <style:style style:name="P59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4pt" style:font-size-asian="14pt" style:font-size-complex="14pt" style:language-asian="pl" style:country-asian="PL"/>
    </style:style>
    <style:style style:name="P60" style:parent-style-name="Normalny" style:list-style-name="LFO4" style:family="paragraph">
      <style:paragraph-properties fo:margin-bottom="0in" fo:line-height="100%" fo:margin-lef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61" style:parent-style-name="Normalny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62" style:parent-style-name="Normalny" style:list-style-name="LFO4" style:family="paragraph">
      <style:paragraph-properties fo:margin-bottom="0in" fo:line-height="100%" fo:margin-lef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63" style:parent-style-name="Normalny" style:list-style-name="LFO4" style:family="paragraph">
      <style:paragraph-properties fo:margin-bottom="0in" fo:line-height="100%" fo:margin-lef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64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65" style:parent-style-name="Normalny" style:list-style-name="LFO4" style:family="paragraph">
      <style:paragraph-properties fo:margin-bottom="0in" fo:line-height="100%" fo:margin-lef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66" style:parent-style-name="Normalny" style:list-style-name="LFO4" style:family="paragraph">
      <style:paragraph-properties fo:margin-bottom="0in" fo:line-height="100%" fo:margin-lef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67" style:parent-style-name="Normalny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68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69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3pt" style:font-size-asian="13pt" style:font-size-complex="13pt" style:language-asian="pl" style:country-asian="PL"/>
    </style:style>
    <style:style style:name="P70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style:language-asian="pl" style:country-asian="PL"/>
    </style:style>
    <style:style style:name="P71" style:parent-style-name="Normalny" style:list-style-name="LFO5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72" style:parent-style-name="Normalny" style:list-style-name="LFO5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73" style:parent-style-name="Normalny" style:list-style-name="LFO5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74" style:parent-style-name="Normalny" style:list-style-name="LFO5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75" style:parent-style-name="Normalny" style:list-style-name="LFO5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76" style:parent-style-name="Normalny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77" style:parent-style-name="Normalny" style:list-style-name="LFO5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78" style:parent-style-name="Normalny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79" style:parent-style-name="Normalny" style:list-style-name="LFO5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80" style:parent-style-name="Normalny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81" style:parent-style-name="Normalny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82" style:parent-style-name="Normalny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Times New Roman" style:font-weight-complex="bold" style:letter-kerning="false" fo:font-size="10pt" style:font-size-asian="10pt" style:font-size-complex="10pt" style:language-asian="pl" style:country-asian="PL"/>
    </style:style>
    <style:style style:name="P83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3pt" style:font-size-asian="13pt" style:font-size-complex="13pt" style:language-asian="pl" style:country-asian="PL"/>
    </style:style>
    <style:style style:name="P84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3pt" style:font-size-asian="13pt" style:font-size-complex="13pt" style:language-asian="pl" style:country-asian="PL"/>
    </style:style>
    <style:style style:name="P85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4pt" style:font-size-asian="14pt" style:font-size-complex="14pt" style:language-asian="pl" style:country-asian="PL"/>
    </style:style>
    <style:style style:name="P86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4pt" style:font-size-asian="14pt" style:font-size-complex="14pt" style:language-asian="pl" style:country-asian="PL"/>
    </style:style>
    <style:style style:name="P87" style:parent-style-name="Normalny" style:list-style-name="LFO6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88" style:parent-style-name="Normalny" style:list-style-name="LFO6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89" style:parent-style-name="Normalny" style:list-style-name="LFO6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90" style:parent-style-name="Normalny" style:list-style-name="LFO6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91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92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93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94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3pt" style:font-size-asian="13pt" style:font-size-complex="13pt" style:language-asian="pl" style:country-asian="PL"/>
    </style:style>
    <style:style style:name="P95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3pt" style:font-size-asian="13pt" style:font-size-complex="13pt" style:language-asian="pl" style:country-asian="PL"/>
    </style:style>
    <style:style style:name="P96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4pt" style:font-size-asian="14pt" style:font-size-complex="14pt" style:language-asian="pl" style:country-asian="PL"/>
    </style:style>
    <style:style style:name="P97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4pt" style:font-size-asian="14pt" style:font-size-complex="14pt" style:language-asian="pl" style:country-asian="PL"/>
    </style:style>
    <style:style style:name="P98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letter-kerning="false" fo:font-size="14pt" style:font-size-asian="14pt" style:font-size-complex="14pt" style:language-asian="pl" style:country-asian="PL"/>
    </style:style>
    <style:style style:name="P99" style:parent-style-name="Normalny" style:list-style-name="LFO7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100" style:parent-style-name="Normalny" style:list-style-name="LFO7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101" style:parent-style-name="Normalny" style:list-style-name="LFO7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102" style:parent-style-name="Normalny" style:list-style-name="LFO7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4pt" style:font-size-asian="14pt" style:font-size-complex="14pt" style:language-asian="pl" style:country-asian="PL"/>
    </style:style>
    <style:style style:name="P103" style:parent-style-name="Normalny" style:list-style-name="LFO7" style:family="paragraph">
      <style:paragraph-properties fo:margin-bottom="0in" fo:line-height="100%"/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104" style:parent-style-name="Normalny" style:list-style-name="LFO7" style:family="paragraph">
      <style:paragraph-properties fo:margin-bottom="0in" fo:line-height="100%"/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105" style:parent-style-name="Normalny" style:family="paragraph">
      <style:paragraph-properties fo:margin-bottom="0in" fo:line-height="100%"/>
      <style:text-properties style:font-name="Times New Roman" style:font-name-asian="Times New Roman" style:letter-kerning="false" fo:font-size="14pt" style:font-size-asian="14pt" style:font-size-complex="14pt" style:language-asian="pl" style:country-asian="PL"/>
    </style:style>
    <style:style style:name="P106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6pt" style:font-size-asian="16pt" style:font-size-complex="16pt" style:language-asian="pl" style:country-asian="PL"/>
    </style:style>
    <style:style style:name="P107" style:parent-style-name="Norma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style:letter-kerning="false" fo:font-size="16pt" style:font-size-asian="16pt" style:font-size-complex="16pt" style:language-asian="pl" style:country-asian="PL"/>
    </style:style>
    <style:style style:name="P108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6pt" style:font-size-asian="16pt" style:font-size-complex="16pt" style:language-asian="pl" style:country-asian="PL"/>
    </style:style>
    <style:style style:name="P109" style:parent-style-name="Normalny" style:family="paragraph">
      <style:paragraph-properties fo:text-align="center" fo:margin-bottom="0in" fo:line-height="100%"/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P110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6pt" style:font-size-asian="16pt" style:font-size-complex="16pt" style:language-asian="pl" style:country-asian="PL"/>
    </style:style>
    <style:style style:name="P111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6pt" style:font-size-asian="16pt" style:font-size-complex="16pt" style:language-asian="pl" style:country-asian="PL"/>
    </style:style>
    <style:style style:name="P112" style:parent-style-name="Normalny" style:family="paragraph">
      <style:paragraph-properties fo:margin-bottom="0in" fo:line-height="100%"/>
      <style:text-properties style:font-name="Times New Roman" style:font-name-asian="Times New Roman" style:font-weight-complex="bold" style:letter-kerning="false" fo:font-size="16pt" style:font-size-asian="16pt" style:font-size-complex="16pt" style:language-asian="pl" style:country-asian="PL"/>
    </style:style>
    <style:style style:name="P113" style:parent-style-name="Normalny" style:family="paragraph">
      <style:paragraph-properties fo:keep-with-next="always" fo:text-align="center" fo:margin-bottom="0in" fo:line-height="100%"/>
      <style:text-properties style:font-name="Times New Roman" style:font-name-asian="Times New Roman" fo:font-weight="bold" style:font-weight-asian="bold" style:letter-kerning="false" fo:font-size="16pt" style:font-size-asian="16pt" style:font-size-complex="16pt" style:text-underline-type="single" style:text-underline-style="solid" style:text-underline-width="auto" style:text-underline-mode="continuous" style:language-asian="pl" style:country-asian="PL"/>
    </style:style>
    <style:style style:name="P114" style:parent-style-name="Normalny" style:family="paragraph">
      <style:paragraph-properties fo:margin-bottom="0in" fo:line-height="100%"/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</office:automatic-styles>
  <office:body>
    <office:text text:use-soft-page-breaks="true">
      <text:p text:style-name="P1">REGULAMIN <text:s/>PRACY <text:s/>ŚWIETYLICY <text:s/>SZKOLNEJ</text:p>
      <text:p text:style-name="P2">SZKOŁY PODSTAWOWEJ NR 7<text:s/></text:p>
      <text:p text:style-name="P3">W KIELCACH UL. ZIMNA 16</text:p>
      <text:p text:style-name="P4"/>
      <text:p text:style-name="P5">Świetlica jest placówką opiekuńczo-wychowawczą</text:p>
      <text:p text:style-name="P6">przeznaczoną dla uczniów Szkoły Podstawowej nr 7</text:p>
      <text:p text:style-name="P7"/>
      <text:h text:style-name="P8" text:outline-level="9">PODSTAWOWE ZADANIA ŚWIETLICY</text:h>
      <text:p text:style-name="P9"/>
      <text:p text:style-name="P10"/>
      <text:list text:style-name="LFO1" text:continue-numbering="true">
        <text:list-item>
          <text:p text:style-name="P11">Zapewnienie uczniom opieki i bezpieczeństwa w godzinach przed lekcjami i po lekcjach.</text:p>
        </text:list-item>
      </text:list>
      <text:p text:style-name="P12"/>
      <text:list text:style-name="LFO1" text:continue-numbering="true">
        <text:list-item>
          <text:p text:style-name="P13">Organizowanie zajęć w grupach, tworzenie warunków do nauki własnej, wdrażanie do samodzielnej pracy umysłowej.</text:p>
        </text:list-item>
      </text:list>
      <text:p text:style-name="P14"/>
      <text:list text:style-name="LFO1" text:continue-numbering="true">
        <text:list-item>
          <text:p text:style-name="P15">Organizowanie czasu wolnego poprzez gry i zabawy ruchowe <text:s text:c="13"/>w pomieszczeniach świetlicy, w małej salce gimnastycznej, na dużej sali, <text:s/>w salach lekcyjnych, na boiskach szkolnych oraz zewnętrznym placu zabaw.</text:p>
        </text:list-item>
      </text:list>
      <text:p text:style-name="P16"/>
      <text:list text:style-name="LFO1" text:continue-numbering="true">
        <text:list-item>
          <text:p text:style-name="P17">Ujawnianie i rozwijanie pasji, zainteresowań i uzdolnień poprzez przemyślane organizowanie zajęć w tym zakresie.<text:s/></text:p>
        </text:list-item>
      </text:list>
      <text:p text:style-name="P18"/>
      <text:list text:style-name="LFO1" text:continue-numbering="true">
        <text:list-item>
          <text:p text:style-name="P19">Wdrażanie uczniów do pożytecznego organizowania sobie czasu wolnego.</text:p>
        </text:list-item>
      </text:list>
      <text:p text:style-name="P20"/>
      <text:list text:style-name="LFO1" text:continue-numbering="true">
        <text:list-item>
          <text:p text:style-name="P21">Prowadzenie współpracy z rodzicami, wychowawcami klas, a także pedagogiem szkolnym i innymi specjalistami, celem rozwiązywania napotkanych trudności wychowawczych.</text:p>
        </text:list-item>
      </text:list>
      <text:p text:style-name="P22"/>
      <text:list text:style-name="LFO1" text:continue-numbering="true">
        <text:list-item>
          <text:p text:style-name="P23">Kształtowanie <text:s/>właściwych postaw moralnych oraz rozwijanie wrażliwości estetycznej.</text:p>
        </text:list-item>
      </text:list>
      <text:p text:style-name="P24"/>
      <text:list text:style-name="LFO1" text:continue-numbering="true">
        <text:list-item>
          <text:p text:style-name="P25">Wyrabianie nawyków codziennej higieny oraz dbałości o zdrowie.</text:p>
        </text:list-item>
      </text:list>
      <text:p text:style-name="P26"/>
      <text:list text:style-name="LFO1" text:continue-numbering="true">
        <text:list-item>
          <text:p text:style-name="P27">Szczegółowe zadania i cele zawarte są w planie pracy opiekuńczo-wychowawczej świetlicy na dany rok szkolny.</text:p>
        </text:list-item>
      </text:list>
      <text:soft-page-break/>
      <text:h text:style-name="P28" text:outline-level="8">ZAŁOŻENIA ORGANIZACYJNE</text:h>
      <text:p text:style-name="P29"/>
      <text:list text:style-name="LFO2" text:continue-numbering="true">
        <text:list-item>
          <text:p text:style-name="P30">Do świetlicy szkolnej są przyjmowane dzieci z klas I-III, które nie mają zapewnionej opieki w czasie wolnym od zajęć lekcyjnych. W pierwszej kolejności są przyjmowani uczniowie rodziców pracujących, sieroty, uczniowie z rodzin niepełnych, uczniowie z rodzin wielodzietnych lub będących <text:s/>w trudnej sytuacji materialnej i bytowej.</text:p>
        </text:list-item>
        <text:list-item>
          <text:p text:style-name="P31">W uzasadnionych przypadkach , w miarę wolnych miejsc, ze świetlicy mogą również korzystać dzieci z klas starszych.</text:p>
        </text:list-item>
        <text:list-item>
          <text:p text:style-name="P32">Opieką wychowawczą zostają objęci również uczniowie skierowani do świetlicy z powodu nieobecności nauczyciela lub przyczyn losowych (np. spóźnienie rodzica).</text:p>
        </text:list-item>
        <text:list-item>
          <text:p text:style-name="P33">Rodzice dzieci, które nie uczęszczają na lekcje religii wdż i przebywają w tym czasie na świetlicy są zobowiązane także do złożenia wniosku o czasowy pobyt dziecka.</text:p>
        </text:list-item>
        <text:list-item>
          <text:p text:style-name="P34">Przyjęcie dziecka do świetlicy szkolnej następuje na <text:s/>podstawie czytelnie wypełnionego wniosku przez rodziców (prawnych opiekunów) składanego corocznie w świetlicy szkolnej lub sekretariacie szkoły w terminie do 15 maja na <text:s/>kolejny rok szkolny.<text:s/></text:p>
        </text:list-item>
        <text:list-item>
          <text:p text:style-name="P35">Każda zmiana nr telefonu, adresu bądź osoby upoważnionej do odbioru<text:s/></text:p>
        </text:list-item>
      </text:list>
      <text:p text:style-name="P36"><text:s text:c="3"/>dziecka powinna być niezwłocznie przekazana nauczycielowi w świetlicy.</text:p>
      <text:list text:style-name="LFO2" text:continue-numbering="true">
        <text:list-item>
          <text:p text:style-name="P37">Procedury dotyczące odbioru dziecka ze świetlicy <text:s/>określa oddzielny dokument z którym są zapoznawani rodzice.</text:p>
        </text:list-item>
        <text:list-item>
          <text:p text:style-name="P38">Zachowanie ucznia w świetlicy wpływa na klasyfikacyjną ocenę <text:s/>zachowania.</text:p>
        </text:list-item>
      </text:list>
      <text:p text:style-name="P39">Nauczyciele świetlicy dokonują wpisów w e- dzienniku świetlicy dzienniczkach ucznia dotyczących zarówno właściwego jak i niewłaściwego zachowania ucznia podczas zajęć i pobytu w świetlicy.</text:p>
      <text:list text:style-name="LFO2" text:continue-numbering="true">
        <text:list-item>
          <text:p text:style-name="P40">Uczeń może zostać skreślony z listy wychowanków świetlicy w przypadku ciągłej, nieusprawiedliwionej nieobecności trwającej dłużej niż 2 miesiące. Szczegółowa procedura<text:s/>-<text:s/>załącznik nr 1 do Regulaminu Świetlicy <text:s/>Szkoły Podstawowej nr 7.</text:p>
        </text:list-item>
      </text:list>
      <text:p text:style-name="P41"/>
      <text:h text:style-name="P42" text:outline-level="5">REGULAMIN ZACHOWANIA DZIECI W ŚWIETLICY</text:h>
      <text:p text:style-name="P43"/>
      <text:p text:style-name="P44">Świetlica to nasz wspólny dom, od nas zależy czy będziemy się w nim czuli bezpiecznie i dobrze</text:p>
      <text:p text:style-name="P45"/>
      <text:list text:style-name="LFO3" text:continue-numbering="true">
        <text:list-item>
          <text:p text:style-name="P46">Stosujemy standardy higieny – zakrywamy usta przy kaszlnięciu, nos przy kichnięciu, myjemy ręce, unikamy dotykania okolic oczu, nosa, ust.</text:p>
        </text:list-item>
        <text:list-item>
          <text:p text:style-name="P47">Pamiętajmy o uśmiechu i o „czarodziejskich” słowach - Dzień dobry; Do widzenia; Dziękuję; Przepraszam; Proszę.</text:p>
        </text:list-item>
        <text:list-item>
          <text:p text:style-name="P48">Po wejściu do świetlicy tornistry i plecaki układamy na półkach i wpisujemy się na liście obecności.</text:p>
        </text:list-item>
        <text:list-item>
          <text:p text:style-name="P49">W świetlicy mówimy półgłosem, nie krzyczymy, nie biegamy, zachowujemy bezpieczną odległość.</text:p>
        </text:list-item>
        <text:list-item>
          <text:p text:style-name="P50">Dbamy o porządek, estetyczny wygląd pomieszczenia.</text:p>
        </text:list-item>
        <text:list-item>
          <text:p text:style-name="P51">Korzystamy z gier, zabawek i klocków w sposób do tego przeznaczony.</text:p>
        </text:list-item>
        <text:list-item>
          <text:p text:style-name="P52">Nie przynosimy <text:s/>z domu gier i zabawek oraz niepotrzebnych przedmiotów do świetlicy.</text:p>
        </text:list-item>
      </text:list>
      <text:p text:style-name="P53"/>
      <text:p text:style-name="P54"><text:span text:style-name="T55">UCZNIOWIE KORZYSTAJĄCY ZE ŚWIETLICY</text:span><text:span text:style-name="T56"><text:s/></text:span><text:span text:style-name="T57">Z<text:s/></text:span><text:span text:style-name="T58"><text:s/>MAJĄ PRAWO DO:</text:span></text:p>
      <text:p text:style-name="P59"/>
      <text:list text:style-name="LFO4" text:continue-numbering="true">
        <text:list-item>
          <text:p text:style-name="P60">Korzystania z pomocy wychowawców świetlicy oraz starszych koleżanek</text:p>
        </text:list-item>
      </text:list>
      <text:p text:style-name="P61"><text:s/>w odrabianiu lekcji i pokonywaniu trudności w nauce.</text:p>
      <text:list text:style-name="LFO4" text:continue-numbering="true">
        <text:list-item>
          <text:p text:style-name="P62">Rozwijania swoich zainteresowań i pasji.</text:p>
        </text:list-item>
        <text:list-item>
          <text:p text:style-name="P63">Korzystania z pomocy dydaktycznych, sprzętu sportowego,</text:p>
        </text:list-item>
      </text:list>
      <text:p text:style-name="P64"><text:s text:c="5"/>i sprzętu audiowizualnego.</text:p>
      <text:list text:style-name="LFO4" text:continue-numbering="true">
        <text:list-item>
          <text:p text:style-name="P65">Opieki wychowawczej, życzliwego i podmiotowego traktowania.</text:p>
        </text:list-item>
        <text:list-item>
          <text:p text:style-name="P66">Uczniowie mogą zgłaszać pomysły zajęć i ich tematy, a nawet prowadzić<text:s/></text:p>
        </text:list-item>
      </text:list>
      <text:p text:style-name="P67">je samodzielnie <text:s/>pod kontrolą wychowawcy.</text:p>
      <text:p text:style-name="P68"/>
      <text:p text:style-name="P69">UCZNIOWIE KORZYSTAJĄCY ZE ŚWIETLICY ZOBOWIĄZANI SĄ DO:</text:p>
      <text:p text:style-name="P70"/>
      <text:list text:style-name="LFO5" text:continue-numbering="true">
        <text:list-item>
          <text:p text:style-name="P71">Nienagannego i należytego zachowania się w świetlicy wobec <text:s text:c="2"/>wychowawców, koleżanek i kolegów, przynoszenia własnych przyborów szkolnych i nie pożyczania koleżankom i kolegom.</text:p>
        </text:list-item>
        <text:list-item>
          <text:p text:style-name="P72">Uczestniczenia w zajęciach prowadzonych przez wychowawców.</text:p>
        </text:list-item>
        <text:list-item>
          <text:p text:style-name="P73">Zachowywania się tak, by nie przeszkadzać innym w zabawie i nauce.</text:p>
        </text:list-item>
        <text:list-item>
          <text:p text:style-name="P74">Słuchania, dostosowywania się do propozycji wychowawców świetlicy.</text:p>
        </text:list-item>
        <text:list-item>
          <text:p text:style-name="P75">Każdorazowego informowania nauczyciela w świetlicy o wyjściu <text:s text:c="5"/></text:p>
        </text:list-item>
      </text:list>
      <text:p text:style-name="P76">do toalety , SU „Dziupla”, biblioteki.</text:p>
      <text:list text:style-name="LFO5" text:continue-numbering="true">
        <text:list-item>
          <text:p text:style-name="P77">Poszanowania sprzętu świetlicy i ponoszenia odpowiedzialności <text:s text:c="2"/></text:p>
        </text:list-item>
      </text:list>
      <text:p text:style-name="P78">za celowe zniszczenia.</text:p>
      <text:list text:style-name="LFO5" text:continue-numbering="true">
        <text:list-item>
          <text:p text:style-name="P79">Przestrzegania higieny, mycia rąk przed posiłkiem i po skorzystaniu <text:s text:c="14"/>z toalety.</text:p>
        </text:list-item>
      </text:list>
      <text:p text:style-name="P80"/>
      <text:p text:style-name="P81"/>
      <text:p text:style-name="P82"/>
      <text:p text:style-name="P83">WYRÓŻNIENIA I NAGRODY</text:p>
      <text:p text:style-name="P84"/>
      <text:p text:style-name="P85">O każdej nagrodzie udzielanej uczniowi informowani są rodzice.</text:p>
      <text:p text:style-name="P86"/>
      <text:list text:style-name="LFO6" text:continue-numbering="true">
        <text:list-item>
          <text:p text:style-name="P87">Wyróżnienie przez wychowawcę na forum grupy.</text:p>
        </text:list-item>
        <text:list-item>
          <text:p text:style-name="P88">Pochwała w e-dzienniku.</text:p>
        </text:list-item>
        <text:list-item>
          <text:p text:style-name="P89">Pochwała udzielona wobec wychowawcy klasy i całej klasy.</text:p>
        </text:list-item>
        <text:list-item>
          <text:p text:style-name="P90">Podniesienie oceny <text:s/>zachowania.</text:p>
        </text:list-item>
      </text:list>
      <text:p text:style-name="P91"/>
      <text:p text:style-name="P92"/>
      <text:p text:style-name="P93"/>
      <text:p text:style-name="P94"/>
      <text:p text:style-name="P95">KARY</text:p>
      <text:p text:style-name="P96"/>
      <text:p text:style-name="P97">O każdej wymierzonej karze na bieżąco informowani są rodzice.</text:p>
      <text:p text:style-name="P98"/>
      <text:list text:style-name="LFO7" text:continue-numbering="true">
        <text:list-item>
          <text:p text:style-name="P99">Upomnienie przez wychowawcę świetlicy.</text:p>
        </text:list-item>
        <text:list-item>
          <text:p text:style-name="P100">Informacja wpisana do <text:s/>e-dziennika.</text:p>
        </text:list-item>
        <text:list-item>
          <text:p text:style-name="P101">Informacja przekazana wychowawcy klasy.</text:p>
        </text:list-item>
        <text:list-item>
          <text:p text:style-name="P102">Przekazanie informacji o niewłaściwym zachowaniu do pedagoga szkolnego, <text:s text:c="7"/>zwłaszcza w sytuacji stanowiącej zagrożenie bezpieczeństwa dla innych dzieci przebywających w świetlicy.</text:p>
        </text:list-item>
        <text:list-item>
          <text:p text:style-name="P103">Powiadomienie dyrektora szkoły o zachowaniu ucznia.</text:p>
        </text:list-item>
        <text:list-item>
          <text:p text:style-name="P104">Obniżenie oceny zachowania.</text:p>
        </text:list-item>
      </text:list>
      <text:p text:style-name="P105"/>
      <text:p text:style-name="P106"/>
      <text:p text:style-name="P107"/>
      <text:p text:style-name="P108"/>
      <text:p text:style-name="P109"/>
      <text:p text:style-name="P110"><text:s text:c="40"/></text:p>
      <text:p text:style-name="P111"/>
      <text:p text:style-name="P112"/>
      <text:h text:style-name="P113" text:outline-level="6"/>
      <text:p text:style-name="P114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style="normal" style:font-style-asian="normal"/>
    </style:style>
    <style:style style:name="WW_CharLFO6LVL1" style:family="text">
      <style:text-properties style:font-name="Times New Roman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auczyciel</meta:initial-creator>
    <dc:creator>Nauczyciel</dc:creator>
    <meta:creation-date>2026-09-09T08:31:00Z</meta:creation-date>
    <dc:date>2026-09-09T10:38:00Z</dc:date>
    <meta:print-date>2026-09-09T10:36:00Z</meta:print-date>
    <meta:template xlink:href="Normal" xlink:type="simple"/>
    <meta:editing-cycles>4</meta:editing-cycles>
    <meta:editing-duration>PT360S</meta:editing-duration>
    <meta:document-statistic meta:page-count="4" meta:paragraph-count="11" meta:word-count="822" meta:character-count="5748" meta:row-count="41" meta:non-whitespace-character-count="4937"/>
  </office:meta>
</office:document-meta>
</file>